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rsid="0008b680" officeooo:paragraph-rsid="0008b680"/>
    </style:style>
    <style:style style:name="P2" style:family="paragraph" style:parent-style-name="Standard" style:list-style-name="L1">
      <style:paragraph-properties fo:text-align="start" style:justify-single-word="false"/>
      <style:text-properties officeooo:rsid="0008b680" officeooo:paragraph-rsid="0008b680"/>
    </style:style>
    <style:style style:name="P3" style:family="paragraph" style:parent-style-name="Standard" style:list-style-name="L1">
      <style:paragraph-properties fo:text-align="start" style:justify-single-word="false"/>
      <style:text-properties officeooo:rsid="000a61dd" officeooo:paragraph-rsid="000a61dd"/>
    </style:style>
    <style:style style:name="P4" style:family="paragraph" style:parent-style-name="Standard" style:list-style-name="L1">
      <style:paragraph-properties fo:text-align="start" style:justify-single-word="false"/>
      <style:text-properties officeooo:rsid="000df0ad" officeooo:paragraph-rsid="000df0ad"/>
    </style:style>
    <style:style style:name="T1" style:family="text">
      <style:text-properties officeooo:rsid="000a61d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NEPCD Meeting Agenda</text:p>
      <text:p text:style-name="P1">6/30/2026 @ 7PM</text:p>
      <text:list xml:id="list1986939558" text:style-name="L1">
        <text:list-item>
          <text:p text:style-name="P2">Call to Order</text:p>
        </text:list-item>
        <text:list-item>
          <text:p text:style-name="P2">Additions to the Agenda</text:p>
        </text:list-item>
        <text:list-item>
          <text:p text:style-name="P2">Treasurers’ Report</text:p>
        </text:list-item>
        <text:list-item>
          <text:p text:style-name="P2">Previous Meeting Minutes</text:p>
        </text:list-item>
        <text:list-item>
          <text:p text:style-name="P2">SE Field Specialist</text:p>
        </text:list-item>
        <text:list-item>
          <text:p text:style-name="P4">Vaporlok</text:p>
        </text:list-item>
        <text:list-item>
          <text:p text:style-name="P2">Old Business</text:p>
          <text:list>
            <text:list-item>
              <text:p text:style-name="P2">Credit Union Account</text:p>
            </text:list-item>
            <text:list-item>
              <text:p text:style-name="P2">Bank Signers</text:p>
            </text:list-item>
            <text:list-item>
              <text:p text:style-name="P2">PO Box</text:p>
            </text:list-item>
          </text:list>
        </text:list-item>
        <text:list-item>
          <text:p text:style-name="P2">New Business</text:p>
          <text:list>
            <text:list-item>
              <text:p text:style-name="P2"><text:span text:style-name="T1">Prairie </text:span>Chicken Meeting <text:span text:style-name="T1">Recap</text:span></text:p>
            </text:list-item>
            <text:list-item>
              <text:p text:style-name="P2">Greenhouse</text:p>
            </text:list-item>
            <text:list-item>
              <text:p text:style-name="P3">Next Meeting</text:p>
            </text:list-item>
          </text:list>
        </text:list-item>
        <text:list-item>
          <text:p text:style-name="P3">Adjourn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6-28T19:49:20.010000000</meta:creation-date>
    <dc:date>2026-06-28T20:12:32.597000000</dc:date>
    <meta:editing-duration>PT37S</meta:editing-duration>
    <meta:editing-cycles>2</meta:editing-cycles>
    <meta:generator>LibreOffice/7.1.0.3$Windows_X86_64 LibreOffice_project/f6099ecf3d29644b5008cc8f48f42f4a40986e4c</meta:generator>
    <meta:document-statistic meta:table-count="0" meta:image-count="0" meta:object-count="0" meta:page-count="1" meta:paragraph-count="17" meta:word-count="56" meta:character-count="290" meta:non-whitespace-character-count="266"/>
  </office:meta>
</office:document-meta>
</file>