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paragraph-properties fo:text-align="center" style:justify-single-word="false"/>
      <style:text-properties officeooo:rsid="0005f5f5" officeooo:paragraph-rsid="001bebbd"/>
    </style:style>
    <style:style style:name="P2" style:family="paragraph" style:parent-style-name="Standard">
      <style:paragraph-properties fo:text-align="start" style:justify-single-word="false"/>
      <style:text-properties officeooo:rsid="001bebbd" officeooo:paragraph-rsid="001bebbd"/>
    </style:style>
    <style:style style:name="P3" style:family="paragraph" style:parent-style-name="Standard">
      <style:paragraph-properties fo:text-align="start" style:justify-single-word="false"/>
      <style:text-properties officeooo:rsid="001c8446" officeooo:paragraph-rsid="001c8446"/>
    </style:style>
    <style:style style:name="P4" style:family="paragraph" style:parent-style-name="Standard">
      <style:paragraph-properties fo:text-align="start" style:justify-single-word="false"/>
      <style:text-properties officeooo:rsid="001e6bd2" officeooo:paragraph-rsid="001e6bd2"/>
    </style:style>
    <style:style style:name="T1" style:family="text">
      <style:text-properties officeooo:rsid="001bebbd"/>
    </style:style>
    <style:style style:name="T2" style:family="text">
      <style:text-properties officeooo:rsid="001c8446"/>
    </style:style>
    <style:style style:name="T3" style:family="text">
      <style:text-properties officeooo:rsid="001e6bd2"/>
    </style:style>
    <style:style style:name="T4" style:family="text">
      <style:text-properties style:text-position="super 58%"/>
    </style:style>
    <style:style style:name="T5" style:family="text">
      <style:text-properties style:text-position="0% 100%"/>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Northeast Prowers Conservation District</text:p>
      <text:p text:style-name="P1">Meeting Minutes</text:p>
      <text:p text:style-name="P1"><text:span text:style-name="T1">June 30</text:span>, 2026</text:p>
      <text:p text:style-name="P2">The meeting was called to order at 7:31PM. Present were President Frank Vasquez, Vice President Cody Hatcher, Secretary/Treasurer Dusty Heck, Corey Stephens, Samantha Meldon, Bookkeeper Kallie Cathcart, and Vaporlok owner Terrance Tschatschula.</text:p>
      <text:p text:style-name="P2"/>
      <text:p text:style-name="P2">There were no additions to the agenda. The treasurer’s report and previous meeting minutes were read. Hatcher made a motion to approve the treasurer’s report and previous meeting minutes, and Heck seconded the motion. </text:p>
      <text:p text:style-name="P2"/>
      <text:p text:style-name="P2">Southeast Field Specialist Samantha Meldon then had the floor as she introduced herself to the board and guests. She explained that one of her initiatives in this new role is to get supervisors together for goals, funding, help, and partnering with other districts. <text:span text:style-name="T2">Meldon then gave the following updates regarding CSCV: emergency grants are available, there are matching grants, DCT grants, and potential partnering grants. Meldon also joined the NEPCD meeting this evening to bring awareness to the chance of combining with Prowers to keep benefits local and join forces.</text:span></text:p>
      <text:p text:style-name="P2"/>
      <text:p text:style-name="P3">Mr. Tschatschula with Vaporlok then began his presentation. Vaporlok sells rhombo shade balls that help conserve water, lessen evaporation, and kill algae. These are more conservative than other shade balls due to their flat sides. They also prevent freezing in the cold months. Terrance has been going to surrounding conservation districts to see if any would like to provide rhombos to the locals or help with sharing the products’ information. The board agreed to look more into this product, and Mr. Tschatschula would be sending a follow-up email with all the information.</text:p>
      <text:p text:style-name="P3"/>
      <text:p text:style-name="P3">The board then moved to old business. <text:span text:style-name="T3">Cathcart talked to previous board member Jerome Seufer about the Credit Union account. The account used to be a holding account that a part of the state would request money from every so often. Seufer wasn’t clear on what it was for exactly. There is a small balance of $568.72 left in the account. Vasquez made a motion to change the agenda and move this to a discussion item until we can get more clarity. Heck seconded the motion.</text:span></text:p>
      <text:p text:style-name="P3"/>
      <text:p text:style-name="P4">The next topic included getting the board’s bank signers updated due to the board member changes. Heck made a motion to add President Vasquez and Vice President Hatcher as signers on the account along with keeping bookkeeper Kallie Cathcart. Hatcher seconded the motion. </text:p>
      <text:p text:style-name="P4"/>
      <text:p text:style-name="P4">Cathcart informed the board that the PO Box has been reopened and paid for. </text:p>
      <text:p text:style-name="P4"/>
      <text:p text:style-name="P4">Moving on to new business, President Vasquez had attended the prairie chicken meeting and gave a recap. The NRCS is working on this project along with funding. There is a lesser prairie chicken habitat focus.</text:p>
      <text:p text:style-name="P4"/>
      <text:p text:style-name="P4">Next, the board discussed the greenhouse that they have been in talks about to give back to the community and also become known again in the area. The school is interested to work with the district to get a geothermal greenhouse. The school had tried previously and was denied government funding. They would however be willing to put some money towards it. The board discussed how there will need to be ownership and structure discussions. The board will also be looking into grants from the state. The next step is to get a meeting with the school to move forward. </text:p>
      <text:p text:style-name="P4"/>
      <text:p text:style-name="P4"><text:soft-page-break/>President Vasquez proposed the next meeting to be July 28<text:span text:style-name="T4">th</text:span> pending if we are able to get a meeting scheduled with the school before then to have more solid information.</text:p>
      <text:p text:style-name="P4"/>
      <text:p text:style-name="P4">Heck motioned to adjourn the meeting, and Hatcher seconded the motion. The meeting was adjourned at 8:52pm.</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6-07-28T20:59:22.216000000</meta:creation-date>
    <dc:date>2026-07-28T21:32:45.659000000</dc:date>
    <meta:editing-duration>PT11M23S</meta:editing-duration>
    <meta:editing-cycles>1</meta:editing-cycles>
    <meta:document-statistic meta:table-count="0" meta:image-count="0" meta:object-count="0" meta:page-count="2" meta:paragraph-count="14" meta:word-count="582" meta:character-count="3547" meta:non-whitespace-character-count="2975"/>
    <meta:generator>LibreOffice/7.1.0.3$Windows_X86_64 LibreOffice_project/f6099ecf3d29644b5008cc8f48f42f4a40986e4c</meta:generator>
  </office:meta>
</office:document-meta>
</file>